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5pt" style:font-size-asian="15pt" style:font-size-complex="15pt"/>
    </style:style>
    <style:style style:name="P2" style:parent-style-name="內文" style:family="paragraph">
      <style:paragraph-properties fo:text-align="end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3" style:parent-style-name="內文" style:family="paragraph">
      <style:paragraph-properties fo:text-align="end" style:line-height-at-least="0in"/>
    </style:style>
    <style:style style:name="T4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5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P6" style:parent-style-name="內文" style:family="paragraph">
      <style:paragraph-properties fo:text-align="end" style:line-height-at-least="0in"/>
    </style:style>
    <style:style style:name="T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9" style:parent-style-name="內文" style:list-style-name="LFO1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line-height="0.3055in" fo:margin-left="0.5in">
        <style:tab-stops/>
      </style:paragraph-properties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P11" style:parent-style-name="內文" style:family="paragraph">
      <style:paragraph-properties fo:line-height="0.3055in" fo:margin-left="0.5in">
        <style:tab-stops/>
      </style:paragraph-properties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P12" style:parent-style-name="內文" style:family="paragraph">
      <style:paragraph-properties fo:line-height="0.3055in" fo:margin-left="0.5in">
        <style:tab-stops/>
      </style:paragraph-properties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P13" style:parent-style-name="內文" style:family="paragraph">
      <style:paragraph-properties fo:line-height="0.3055in" fo:margin-left="0.5in">
        <style:tab-stops/>
      </style:paragraph-properties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P14" style:parent-style-name="內文" style:family="paragraph">
      <style:paragraph-properties fo:margin-top="0.0833in" fo:line-height="0.25in" fo:margin-left="1.3416in" fo:text-indent="-1.3416in">
        <style:tab-stops/>
      </style:paragraph-properties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margin-top="0.0833in" fo:line-height="0.25in" fo:margin-left="1.3416in" fo:text-indent="-1.3416in">
        <style:tab-stops/>
      </style:paragraph-properties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margin-top="0.0833in" fo:line-height="0.25in" fo:margin-left="1.3125in" fo:text-indent="-1.3125in">
        <style:tab-stops/>
      </style:paragraph-properties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line-height="0.3055in" fo:margin-left="0.875in" fo:text-indent="-0.6784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055in" fo:margin-left="0.5854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3055in" fo:margin-left="0.875in" fo:text-indent="-0.63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3055in" fo:margin-left="0.5854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5" style:parent-style-name="內文" style:family="paragraph">
      <style:paragraph-properties fo:line-height="0.25in" fo:margin-left="0.875in" fo:text-indent="-0.875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0.25in" fo:margin-left="0.875in" fo:text-indent="-0.875in">
        <style:tab-stops/>
      </style:paragraph-properties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line-height="0.25in" fo:margin-left="0.7777in" fo:text-indent="-0.7777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P38" style:parent-style-name="內文" style:family="paragraph">
      <style:paragraph-properties fo:line-height="0.25in" fo:margin-left="0.7777in" fo:text-indent="-0.7777in">
        <style:tab-stops/>
      </style:paragraph-properties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fo:line-height="0.25in" fo:margin-left="0.7777in" fo:text-indent="-0.7777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line-height="0.25in" fo:margin-left="0.7777in" fo:text-indent="-0.7777in">
        <style:tab-stops/>
      </style:paragraph-properties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line-height="0.25in" fo:text-indent="1.1666in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P49" style:parent-style-name="內文" style:family="paragraph">
      <style:paragraph-properties fo:line-height="0.25in" fo:text-indent="1.1666in"/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line-height="0.25in" fo:margin-left="1.1666in" fo:text-indent="-1.1666in">
        <style:tab-stops/>
      </style:paragraph-properties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line-height="0.25in" fo:margin-left="1.1666in" fo:text-indent="-1.1666in">
        <style:tab-stops/>
      </style:paragraph-properties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line-height="0.25in" fo:margin-left="1.1597in">
        <style:tab-stops/>
      </style:paragraph-properties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line-height="0.25in" fo:margin-left="1.1597in">
        <style:tab-stops/>
      </style:paragraph-properties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fo:line-height="0.25in" fo:margin-left="0.7777in" fo:text-indent="-0.7777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新細明體" fo:font-size="14pt" style:font-size-asian="14pt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ableColumn73" style:family="table-column">
      <style:table-column-properties style:column-width="1.125in"/>
    </style:style>
    <style:style style:name="TableColumn74" style:family="table-column">
      <style:table-column-properties style:column-width="3.25in"/>
    </style:style>
    <style:style style:name="TableColumn75" style:family="table-column">
      <style:table-column-properties style:column-width="2.625in"/>
    </style:style>
    <style:style style:name="Table72" style:family="table">
      <style:table-properties style:width="7in" fo:margin-left="0.45in" table:align="lef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line-height="0.3055in"/>
    </style:style>
    <style:style style:name="T86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3055in"/>
    </style:style>
    <style:style style:name="T89" style:parent-style-name="預設段落字型" style:family="text">
      <style:text-properties style:font-name="標楷體" style:font-name-asian="標楷體" style:font-name-complex="Segoe UI" style:font-weight-complex="bold" fo:font-size="14pt" style:font-size-asian="14pt" style:font-size-complex="14pt" fo:background-color="#FFFFFF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Segoe UI" style:font-weight-complex="bold" fo:font-size="14pt" style:font-size-asian="14pt" style:font-size-complex="14pt" fo:background-color="#FFFFFF"/>
    </style:style>
    <style:style style:name="T92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93" style:parent-style-name="預設段落字型" style:family="text">
      <style:text-properties style:font-name="標楷體" style:font-name-asian="標楷體" style:font-name-complex="Segoe UI" fo:font-weight="bold" style:font-weight-asian="bold" style:font-weight-complex="bold" fo:font-size="14pt" style:font-size-asian="14pt" style:font-size-complex="14pt" fo:background-color="#FFFFFF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055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3055in"/>
    </style:style>
    <style:style style:name="T103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3055in"/>
    </style:style>
    <style:style style:name="T106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0.3055in"/>
    </style:style>
    <style:style style:name="T109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0.3055in"/>
    </style:style>
    <style:style style:name="T115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3055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3055in"/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3055in"/>
    </style:style>
    <style:style style:name="T125" style:parent-style-name="預設段落字型" style:family="text">
      <style:text-properties style:font-name="標楷體" style:font-name-asian="標楷體" style:font-name-complex="Segoe UI" style:font-weight-complex="bold" fo:font-size="14pt" style:font-size-asian="14pt" style:font-size-complex="14pt" fo:background-color="#FFFFFF"/>
    </style:style>
    <style:style style:name="T126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3055in"/>
    </style:style>
    <style:style style:name="T131" style:parent-style-name="預設段落字型" style:family="text"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Default" style:family="paragraph">
      <style:text-properties style:use-window-font-color="true"/>
    </style:style>
    <style:style style:name="TableColumn136" style:family="table-column">
      <style:table-column-properties style:column-width="0.9277in"/>
    </style:style>
    <style:style style:name="Table135" style:family="table">
      <style:table-properties style:width="0.9277in" fo:margin-left="0in" table:align="left"/>
    </style:style>
    <style:style style:name="TableRow137" style:family="table-row">
      <style:table-row-properties style:min-row-height="0.0972in"/>
    </style:style>
    <style:style style:name="TableCell138" style:family="table-cell">
      <style:table-cell-properties fo:border="0in solid #FFFFFF" style:writing-mode="lr-tb" fo:padding-top="0in" fo:padding-left="0.075in" fo:padding-bottom="0in" fo:padding-right="0.075in"/>
    </style:style>
    <style:style style:name="P139" style:parent-style-name="Default" style:family="paragraph">
      <style:text-properties style:use-window-font-color="true" fo:font-size="14pt" style:font-size-asian="14pt" style:font-size-complex="14pt"/>
    </style:style>
    <style:style style:name="P140" style:parent-style-name="內文" style:family="paragraph">
      <style:paragraph-properties fo:line-height="0.3055in"/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Default" style:family="paragraph">
      <style:text-properties style:use-window-font-color="true"/>
    </style:style>
    <style:style style:name="TableColumn144" style:family="table-column">
      <style:table-column-properties style:column-width="2.9458in"/>
    </style:style>
    <style:style style:name="TableColumn145" style:family="table-column">
      <style:table-column-properties style:column-width="0.1541in"/>
    </style:style>
    <style:style style:name="Table143" style:family="table">
      <style:table-properties style:width="3.1in" fo:margin-left="0in" table:align="left"/>
    </style:style>
    <style:style style:name="TableRow146" style:family="table-row">
      <style:table-row-properties style:min-row-height="0.4027in"/>
    </style:style>
    <style:style style:name="TableCell147" style:family="table-cell">
      <style:table-cell-properties fo:border-top="0in solid #FFFFFF" fo:border-left="0in solid #FFFFFF" fo:border-bottom="0in solid #FFFFFF" fo:border-right="none" style:writing-mode="lr-tb" fo:padding-top="0in" fo:padding-left="0.075in" fo:padding-bottom="0in" fo:padding-right="0.075in"/>
    </style:style>
    <style:style style:name="P148" style:parent-style-name="Default" style:family="paragraph">
      <style:text-properties style:use-window-font-color="true" fo:font-size="14pt" style:font-size-asian="14pt" style:font-size-complex="14pt"/>
    </style:style>
    <style:style style:name="TableCell149" style:family="table-cell">
      <style:table-cell-properties fo:border-top="0in solid #FFFFFF" fo:border-left="none" fo:border-bottom="0in solid #FFFFFF" fo:border-right="0in solid #FFFFFF" style:writing-mode="lr-tb" fo:padding-top="0in" fo:padding-left="0.075in" fo:padding-bottom="0in" fo:padding-right="0.075in"/>
    </style:style>
    <style:style style:name="P150" style:parent-style-name="Default" style:family="paragraph">
      <style:text-properties style:use-window-font-color="true" fo:font-size="14pt" style:font-size-asian="14pt" style:font-size-complex="14pt"/>
    </style:style>
    <style:style style:name="P151" style:parent-style-name="內文" style:family="paragraph">
      <style:paragraph-properties fo:line-height="0.3055in"/>
      <style:text-properties style:font-name="標楷體" style:font-name-asian="標楷體" style:font-name-complex="Segoe UI" style:font-weight-complex="bold" fo:font-size="14pt" style:font-size-asian="14pt" style:font-size-complex="14pt" fo:background-color="#FFFFFF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Default" style:family="paragraph">
      <style:text-properties style:use-window-font-color="true"/>
    </style:style>
    <style:style style:name="TableColumn155" style:family="table-column">
      <style:table-column-properties style:column-width="2.475in"/>
    </style:style>
    <style:style style:name="Table154" style:family="table">
      <style:table-properties style:width="2.475in" fo:margin-left="0in" table:align="left"/>
    </style:style>
    <style:style style:name="TableRow156" style:family="table-row">
      <style:table-row-properties style:min-row-height="0.4027in"/>
    </style:style>
    <style:style style:name="TableCell157" style:family="table-cell">
      <style:table-cell-properties fo:border="0in solid #FFFFFF" style:writing-mode="lr-tb" fo:padding-top="0in" fo:padding-left="0.075in" fo:padding-bottom="0in" fo:padding-right="0.075in"/>
    </style:style>
    <style:style style:name="P158" style:parent-style-name="Default" style:family="paragraph">
      <style:text-properties style:use-window-font-color="true" fo:font-size="14pt" style:font-size-asian="14pt" style:font-size-complex="14pt"/>
    </style:style>
    <style:style style:name="P159" style:parent-style-name="內文" style:family="paragraph">
      <style:paragraph-properties fo:line-height="0.3055in"/>
      <style:text-properties style:font-name="標楷體" style:font-name-asian="標楷體" style:font-name-complex="Segoe UI" fo:font-size="14pt" style:font-size-asian="14pt" style:font-size-complex="14pt" fo:background-color="#FFFFFF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Default" style:family="paragraph">
      <style:text-properties style:use-window-font-color="true" fo:font-size="14pt" style:font-size-asian="14pt" style:font-size-complex="14pt"/>
    </style:style>
    <style:style style:name="P163" style:parent-style-name="Default" style:family="paragraph">
      <style:text-properties style:use-window-font-color="tru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Default" style:family="paragraph">
      <style:text-properties style:use-window-font-color="true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Default" style:family="paragraph">
      <style:text-properties style:use-window-font-color="true" fo:font-size="14pt" style:font-size-asian="14pt" style:font-size-complex="14pt"/>
    </style:style>
    <style:style style:name="P168" style:parent-style-name="內文" style:family="paragraph">
      <style:paragraph-properties fo:line-height="0.25in"/>
      <style:text-properties style:font-name="新細明體" fo:font-size="14pt" style:font-size-asian="14pt"/>
    </style:style>
    <style:style style:name="P169" style:parent-style-name="內文" style:family="paragraph">
      <style:paragraph-properties fo:line-height="0.25in" fo:margin-left="0.7777in" fo:text-indent="-0.7777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/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77" style:parent-style-name="預設段落字型" style:family="text">
      <style:text-properties style:font-name="標楷體" style:font-name-asian="標楷體" fo:font-size="14pt" style:font-size-asian="14pt"/>
    </style:style>
    <style:style style:name="P178" style:parent-style-name="內文" style:family="paragraph">
      <style:paragraph-properties fo:line-height="0.2222in" fo:margin-left="0.7388in" fo:text-indent="-0.7388in">
        <style:tab-stops/>
      </style:paragraph-properties>
      <style:text-properties style:font-name="標楷體" style:font-name-asian="標楷體" fo:font-size="14pt" style:font-size-asian="14pt"/>
    </style:style>
    <style:style style:name="P179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P180" style:parent-style-name="內文" style:family="paragraph">
      <style:paragraph-properties fo:margin-top="0.0833in" fo:line-height="0.2222in"/>
      <style:text-properties style:font-name="標楷體" style:font-name-asian="標楷體" fo:font-size="14pt" style:font-size-asian="14pt"/>
    </style:style>
    <style:style style:name="P181" style:parent-style-name="內文" style:family="paragraph">
      <style:paragraph-properties fo:line-height="0.2222in" fo:margin-left="0.7388in" fo:text-indent="-0.7388in">
        <style:tab-stops/>
      </style:paragraph-properties>
      <style:text-properties style:font-name="標楷體" style:font-name-asian="標楷體" fo:font-size="14pt" style:font-size-asian="14pt"/>
    </style:style>
    <style:style style:name="P182" style:parent-style-name="內文" style:family="paragraph">
      <style:paragraph-properties fo:line-height="0.2222in" fo:margin-left="0.7388in" fo:text-indent="-0.7388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line-height="0.2222in" fo:margin-left="0.7388in" fo:text-indent="-0.7388in">
        <style:tab-stops/>
      </style:paragraph-properties>
      <style:text-properties style:font-name="標楷體" style:font-name-asian="標楷體" fo:font-size="14pt" style:font-size-asian="14pt"/>
    </style:style>
    <style:style style:name="P184" style:parent-style-name="內文" style:family="paragraph">
      <style:paragraph-properties fo:line-height="0.2222in" fo:margin-left="0.7388in" fo:text-indent="-0.7388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size="14pt" style:font-size-asian="14pt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background-color="#C0C0C0"/>
    </style:style>
    <style:style style:name="P187" style:parent-style-name="內文" style:family="paragraph">
      <style:paragraph-properties fo:line-height="0.2222in" fo:margin-left="0.875in" fo:text-indent="-0.875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line-height="0.2222in" fo:margin-left="0.875in" fo:text-indent="-0.875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margin-top="0.0833in" fo:line-height="0.2222in"/>
      <style:text-properties style:font-name="標楷體" style:font-name-asian="標楷體" fo:font-size="14pt" style:font-size-asian="14pt"/>
    </style:style>
    <style:style style:name="P194" style:parent-style-name="內文" style:family="paragraph">
      <style:paragraph-properties fo:line-height="0.2222in" fo:margin-left="1.75in" fo:text-indent="-1.75in">
        <style:tab-stops/>
      </style:paragraph-properties>
      <style:text-properties style:font-name="標楷體" style:font-name-asian="標楷體" fo:font-size="14pt" style:font-size-asian="14pt"/>
    </style:style>
    <style:style style:name="P195" style:parent-style-name="內文" style:family="paragraph">
      <style:paragraph-properties fo:line-height="0.2222in" fo:margin-left="1.7111in" fo:text-indent="-1.7111in">
        <style:tab-stops/>
      </style:paragraph-properties>
      <style:text-properties style:font-name="標楷體" style:font-name-asian="標楷體" fo:font-size="14pt" style:font-size-asian="14pt"/>
    </style:style>
    <style:style style:name="P196" style:parent-style-name="內文" style:family="paragraph">
      <style:paragraph-properties fo:line-height="0.2222in" fo:margin-left="0.7875in" fo:text-indent="-0.7875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margin-top="0.0833in" fo:line-height="0.2222in"/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margin-top="0.0833in" fo:line-height="0.2222in"/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margin-left="0.875in" fo:text-indent="-0.875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4pt" style:font-size-asian="14pt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12" style:parent-style-name="內文" style:family="paragraph">
      <style:paragraph-properties fo:margin-left="0.875in" fo:text-indent="-0.875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15" style:parent-style-name="內文" style:family="paragraph">
      <style:paragraph-properties fo:margin-left="0.5833in" fo:text-indent="-0.5833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font-size="14pt" style:font-size-asian="14pt"/>
    </style:style>
    <style:style style:name="T219" style:parent-style-name="預設段落字型" style:family="text">
      <style:text-properties style:font-name="標楷體" style:font-name-asian="標楷體" fo:font-size="14pt" style:font-size-asian="14pt"/>
    </style:style>
    <style:style style:name="T2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margin-left="0.5833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margin-top="0.25in" fo:line-height="0.2222in" fo:margin-left="0.5in" fo:text-indent="-0.5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臺北市大安區古亭國民小學115學年度第一學期模範生選拔實施辦法</text:p>
      <text:p text:style-name="P2">113年6月19日北市教國字第1133070884號函</text:p>
      <text:p text:style-name="P3"><text:span text:style-name="T4">115年7月1日北市教國字</text:span><text:span text:style-name="T5">第11530780082號函修正</text:span></text:p>
      <text:p text:style-name="P6"><text:span text:style-name="T7">115年8月2</text:span><text:span text:style-name="T8">8日校務會議通過</text:span></text:p>
      <text:list text:style-name="LFO1" text:continue-numbering="true">
        <text:list-item>
          <text:p text:style-name="P9">實施目的：</text:p>
        </text:list-item>
      </text:list>
      <text:p text:style-name="P10">一、培養適性揚才與多元展能，建立敦品勵學的價值觀，發展良好校園文化。</text:p>
      <text:p text:style-name="P11">二、形塑學生道德思辨與實踐能力，具備民主素養及法治觀念，激勵校內學生建<text:s/>立榮譽感，引發積極學習的動力。</text:p>
      <text:p text:style-name="P12">三、引導學生欣賞同儕優點，學習反省諸己，擴大見賢思齊與標竿模範之影響。</text:p>
      <text:p text:style-name="P13"/>
      <text:p text:style-name="P14">貳、實施主旨：選拔能自主探索學習、具團隊合作素養樂於溝通、具多元展能勇於挑戰、具同理心服務精神，並有知善行善的品德之模範生，加以表揚，作為同學之模範。</text:p>
      <text:p text:style-name="P15"/>
      <text:p text:style-name="P16">參、實施辦法：</text:p>
      <text:p text:style-name="P17"><text:span text:style-name="T18"><text:s text:c="3"/></text:span><text:span text:style-name="T19">一、以強調品德教育發展、多元適性展能、建立模範楷模為前提，師生共同依據選拔標準推薦3~5位合適人選，以符合多元價值及教育意義。</text:span></text:p>
      <text:p text:style-name="P20"/>
      <text:p text:style-name="P21"><text:s text:c="3"/>二、選拔過程應引導學生欣賞同儕優點，學習省思並肯定優良表現，融入法治教育以民主公平程序進行選拔，產生各班1名模範生。</text:p>
      <text:p text:style-name="P22"/>
      <text:p text:style-name="P23"><text:s text:c="4"/><text:s/>三、對象:一至六年級，每班兩名，一名市模範生，一名校模範生。</text:p>
      <text:p text:style-name="P24"/>
      <text:p text:style-name="P25"><text:span text:style-name="T26"><text:s text:c="4"/></text:span><text:span text:style-name="T27"><text:s/>四</text:span><text:span text:style-name="T28">、</text:span><text:span text:style-name="T29">同年段〈低、中、高年段〉同一獎項〈分市模範生和校模範生兩項〉不重複推薦，以表揚更多同學，提供學生更多自我成就的機會。</text:span></text:p>
      <text:p text:style-name="P30"/>
      <text:p text:style-name="P31"><text:span text:style-name="T32"><text:s text:c="7"/></text:span><text:span text:style-name="T33"><text:s text:c="2"/></text:span><text:span text:style-name="T34">如：甲生</text:span><text:span text:style-name="T35">一上時得過市模範生，一下、二上、二下</text:span><text:span text:style-name="T36">不得</text:span><text:span text:style-name="T37">競選市模範生。</text:span></text:p>
      <text:p text:style-name="P38"/>
      <text:p text:style-name="P39"><text:span text:style-name="T40"><text:s text:c="12"/>若一上時得過校模範生，一下、二上、二下</text:span><text:span text:style-name="T41">不得</text:span><text:span text:style-name="T42">競選校模範生。</text:span></text:p>
      <text:p text:style-name="P43"/>
      <text:p text:style-name="P44"><text:span text:style-name="T45">若</text:span><text:span text:style-name="T46">二年級時得過市/校模範生，三年級上學期</text:span><text:span text:style-name="T47">得</text:span><text:span text:style-name="T48">競選市/校模範生。</text:span></text:p>
      <text:p text:style-name="P49"/>
      <text:p text:style-name="P50"><text:s text:c="12"/>若甲生三上時榮獲校模範生，三下時得再競選市模範生。</text:p>
      <text:p text:style-name="P51"/>
      <text:p text:style-name="P52">若甲生三上時榮獲市模範生，三下時得再競選校模範生。以此類推。</text:p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><text:span text:style-name="T61"><text:s/></text:span><text:span text:style-name="T62"><text:s text:c="4"/></text:span><text:span text:style-name="T63">五</text:span><text:span text:style-name="T64">、選</text:span><text:span text:style-name="T65">拔</text:span><text:span text:style-name="T66">標準</text:span><text:span text:style-name="T67">：</text:span><text:span text:style-name="T68">【</text:span><text:span text:style-name="T69">請</text:span><text:span text:style-name="T70">老師公開向學生說明模範生選拔標準，務求選賢舉能。</text:span><text:span text:style-name="T71">】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選拔標準</text:p>
          </table:table-cell>
          <table:table-cell table:style-name="TableCell79">
            <text:p text:style-name="P80">說明</text:p>
          </table:table-cell>
          <table:table-cell table:style-name="TableCell81">
            <text:p text:style-name="P82">參考指標</text:p>
          </table:table-cell>
        </table:table-row>
        <table:table-row table:style-name="TableRow83">
          <table:table-cell table:style-name="TableCell84">
            <text:p text:style-name="P85"><text:span text:style-name="T86">自主行動</text:span></text:p>
          </table:table-cell>
          <table:table-cell table:style-name="TableCell87">
            <text:p text:style-name="P88"><text:span text:style-name="T89">具備自主學習及探索的動力，在</text:span><text:span text:style-name="T90">日常生活表現及</text:span><text:span text:style-name="T91">學習中獲得</text:span><text:span text:style-name="T92">喜悅與生活的自信</text:span><text:span text:style-name="T93">，</text:span><text:span text:style-name="T94">堪為同學表率者</text:span><text:span text:style-name="T95">。</text:span></text:p>
          </table:table-cell>
          <table:table-cell table:style-name="TableCell96">
            <text:p text:style-name="P97"><text:span text:style-name="T98">可參考學生</text:span><text:span text:style-name="T99">日常表現，學習動機或學習領域表現等。</text:span></text:p>
          </table:table-cell>
        </table:table-row>
        <table:table-row table:style-name="TableRow100">
          <table:table-cell table:style-name="TableCell101">
            <text:p text:style-name="P102"><text:span text:style-name="T103">溝通互動</text:span></text:p>
          </table:table-cell>
          <table:table-cell table:style-name="TableCell104">
            <text:p text:style-name="P105"><text:span text:style-name="T106">綜合各學習領域學習表現，擁有適切溝通與表達能力，樂於與人互動，並擁有團隊合作之素養者。</text:span></text:p>
          </table:table-cell>
          <table:table-cell table:style-name="TableCell107">
            <text:p text:style-name="P108"><text:span text:style-name="T109">可參考學生小組合作、團隊競賽、自主展演表現等。</text:span></text:p>
          </table:table-cell>
        </table:table-row>
        <table:table-row table:style-name="TableRow110">
          <table:table-cell table:style-name="TableCell111">
            <text:p text:style-name="P112">多元展能</text:p>
          </table:table-cell>
          <table:table-cell table:style-name="TableCell113">
            <text:p text:style-name="P114"><text:span text:style-name="T115">發展多元智慧，盡展所長，在持續學習及進取中，擁有問題解決及面對挑戰的勇氣，具有特殊優良表現者。</text:span></text:p>
          </table:table-cell>
          <table:table-cell table:style-name="TableCell116">
            <text:p text:style-name="P117"><text:span text:style-name="T118">可參考學生多元智慧表現、展現個人、團體等，校內外</text:span><text:span text:style-name="T119">各項優異表現。</text:span></text:p>
          </table:table-cell>
        </table:table-row>
        <table:table-row table:style-name="TableRow120">
          <table:table-cell table:style-name="TableCell121">
            <text:p text:style-name="P122">品德實踐</text:p>
          </table:table-cell>
          <table:table-cell table:style-name="TableCell123">
            <text:p text:style-name="P124"><text:span text:style-name="T125">擁有同理心及服務學習的精神，</text:span><text:span text:style-name="T126">表現接納包容、尊親敬長，展現知善、樂善與行善的品德</text:span><text:span text:style-name="T127">，普獲同學好評者</text:span><text:span text:style-name="T128">。</text:span></text:p>
          </table:table-cell>
          <table:table-cell table:style-name="TableCell129">
            <text:p text:style-name="P130"><text:span text:style-name="T131">可參考學生尊敬師長、孝行典範、服務學習、善行表現等。</text:span></text:p>
          </table:table-cell>
        </table:table-row>
        <table:table-row table:style-name="TableRow132">
          <table:table-cell table:style-name="TableCell133">
            <text:p text:style-name="P134"/>
            <table:table table:style-name="Table135">
              <table:table-columns>
                <table:table-column table:style-name="TableColumn136"/>
              </table:table-columns>
              <table:table-row table:style-name="TableRow137">
                <table:table-cell table:style-name="TableCell138">
                  <text:p text:style-name="P139">逆境成長<text:s/></text:p>
                </table:table-cell>
              </table:table-row>
            </table:table>
            <text:p text:style-name="P140"/>
          </table:table-cell>
          <table:table-cell table:style-name="TableCell141">
            <text:p text:style-name="P142"/>
            <table:table table:style-name="Table143">
              <table:table-columns>
                <table:table-column table:style-name="TableColumn144"/>
                <table:table-column table:style-name="TableColumn145"/>
              </table:table-columns>
              <table:table-row table:style-name="TableRow146">
                <table:table-cell table:style-name="TableCell147">
                  <text:p text:style-name="P148">面對生命中的困境與挑戰，依然保有溫暖善良與樂觀正向的度，如同向著陽光努力生長般，積極面對生活、關懷他人，展現堅韌而充滿希望的生命力。</text:p>
                </table:table-cell>
                <table:table-cell table:style-name="TableCell149">
                  <text:p text:style-name="P150"/>
                </table:table-cell>
              </table:table-row>
            </table:table>
            <text:p text:style-name="P151"/>
          </table:table-cell>
          <table:table-cell table:style-name="TableCell152">
            <text:p text:style-name="P153"/>
            <table:table table:style-name="Table154">
              <table:table-columns>
                <table:table-column table:style-name="TableColumn155"/>
              </table:table-columns>
              <table:table-row table:style-name="TableRow156">
                <table:table-cell table:style-name="TableCell157">
                  <text:p text:style-name="P158">不論其家庭環境或身心特質，可參考學生持續進步、自我突破、克服困難、努力堅持、解決問題、正向樂觀、關懷同理、能鼓舞同儕等。<text:s/></text:p>
                </table:table-cell>
              </table:table-row>
            </table:table>
            <text:p text:style-name="P159"/>
          </table:table-cell>
        </table:table-row>
        <table:table-row table:style-name="TableRow160">
          <table:table-cell table:style-name="TableCell161">
            <text:p text:style-name="P162">勤奮勵志<text:s/></text:p>
            <text:p text:style-name="P163"/>
          </table:table-cell>
          <table:table-cell table:style-name="TableCell164">
            <text:p text:style-name="P165">以勤勉踏實的態度面對學習與生活，能克服環境限制，自我激勵、積極向上，並以自身努力與奮鬥歷程展現生命韌性，帶給周遭同學正向鼓舞與啟發。<text:s/></text:p>
          </table:table-cell>
          <table:table-cell table:style-name="TableCell166">
            <text:p text:style-name="P167">不以學習成就、智能表現為唯一標竿，可參考學生克服自身限制、努力歷程、學習態度、自我成長、勇於挑戰，具正向影響力等。<text:s/></text:p>
          </table:table-cell>
        </table:table-row>
      </table:table>
      <text:p text:style-name="P168"/>
      <text:p text:style-name="P169"><text:span text:style-name="T170"><text:s text:c="3"/></text:span><text:span text:style-name="T171"><text:s/></text:span><text:span text:style-name="T172"><text:s/>六</text:span><text:span text:style-name="T173">、</text:span><text:span text:style-name="T174">請</text:span><text:span text:style-name="T175">於簡介中</text:span><text:span text:style-name="T176">載明該模範生可供表揚楷模之具體事蹟</text:span><text:span text:style-name="T177">。</text:span></text:p>
      <text:p text:style-name="P178"><text:s text:c="4"/><text:s/>七、擇期於公開場合轉頒予獲獎學生進行模範生表揚以資鼓勵，並發揮見賢思齊之效。</text:p>
      <text:p text:style-name="P179"/>
      <text:p text:style-name="P180">肆、實施原則：</text:p>
      <text:p text:style-name="P181"><text:s text:c="4"/><text:s/>一、正義原則：評選過程公平、公正、公開不循私舞弊。</text:p>
      <text:p text:style-name="P182"><text:s text:c="4"/><text:s/>二、均等原則：每位師生（含科任）均為選舉人，每位在籍學生均為候選人。</text:p>
      <text:p text:style-name="P183"><text:s text:c="3"/><text:s/><text:s/>三、轉學生需就讀至少一學期以上，始得參加模範生選拔。</text:p>
      <text:p text:style-name="P184"><text:span text:style-name="T185"><text:s text:c="5"/>四、</text:span><text:span text:style-name="T186">同一學期模範生、孝親或禮儀楷模，以不重複為原則。</text:span></text:p>
      <text:p text:style-name="P187"><text:s text:c="5"/>五、學生如涉及疑似校園霸凌事件、校園性別事件，倘正進行調查處理程序者，學校應視案件之情節，得暫不列入選拔對象；經調查釐清並無疑似事實，或經學校評估已具輔導成效者，始可參選。</text:p>
      <text:p text:style-name="P188"><text:span text:style-name="T189"><text:s text:c="5"/></text:span><text:span text:style-name="T190">六、</text:span><text:span text:style-name="T191">選拔日期應於至少一週前公告</text:span><text:span text:style-name="T192">。</text:span></text:p>
      <text:p text:style-name="P193">伍、獎勵：</text:p>
      <text:p text:style-name="P194"><text:s text:c="4"/>一、校模範生：頒贈臺北市古亭國小模範生獎狀乙禎。</text:p>
      <text:p text:style-name="P195"><text:s text:c="4"/>二、市模範生：頒贈臺北市市政府模範生獎狀乙禎，獎座乙座。</text:p>
      <text:p text:style-name="P196"><text:s text:c="4"/>三、上述獲獎名冊於校網榮譽榜及兒童朝會公開表揚，並於穿堂張貼模範生簡介表。<text:s/></text:p>
      <text:p text:style-name="P197">陸、經費：所需經費由學校年度相關預算項下支應。</text:p>
      <text:p text:style-name="P198">柒、本計畫經校長核定後實施，修正時亦同。</text:p>
      <text:p text:style-name="P199"><text:span text:style-name="T200">附註：1.</text:span><text:span text:style-name="T201">模範生</text:span><text:span text:style-name="T202">名單</text:span><text:span text:style-name="T203">敬請於雲端硬碟共用檔案填寫</text:span><text:span text:style-name="T204">，請各學年於</text:span><text:bookmark-start text:name="_Hlk160984452"/><text:span text:style-name="T205"><text:s/></text:span><text:span text:style-name="T206">115年</text:span><text:span text:style-name="T207">10</text:span><text:span text:style-name="T208">月</text:span><text:span text:style-name="T209">5</text:span><text:span text:style-name="T210">日</text:span><text:span text:style-name="T211">（一）</text:span></text:p>
      <text:p text:style-name="P212"><text:span text:style-name="T213"><text:s text:c="7"/></text:span><text:span text:style-name="T214">下午4:00前回報！</text:span></text:p>
      <text:p text:style-name="P215"><text:span text:style-name="T216"><text:s text:c="6"/>2.</text:span><text:span text:style-name="T217">市模範生、校模範生簡介表</text:span><text:span text:style-name="T218">請於</text:span><text:span text:style-name="T219"><text:s/></text:span><text:span text:style-name="T220">115年</text:span><text:span text:style-name="T221">10</text:span><text:span text:style-name="T222">月</text:span><text:span text:style-name="T223">8</text:span><text:span text:style-name="T224">日</text:span><text:span text:style-name="T225">（</text:span><text:span text:style-name="T226">四</text:span><text:span text:style-name="T227">）</text:span><text:span text:style-name="T228">下午4:00</text:span><text:span text:style-name="T229">前</text:span><text:span text:style-name="T230">，交回</text:span></text:p>
      <text:p text:style-name="P231"><text:s text:c="7"/>訓育組。謝謝老師們的協助！</text:p>
      <text:p text:style-name="P232"><text:bookmark-end text:name="_Hlk160984452"/><text:span text:style-name="T233">承辦人: <text:s text:c="19"/>學務主任: <text:s text:c="20"/>校長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93in" fo:margin-left="0.4923in" fo:margin-bottom="0.1972in" fo:margin-right="0.4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大安區古亭國民小學100學年度第一學期模範生選拔實施辦法</dc:title>
    <dc:subject/>
    <meta:initial-creator>t0279</meta:initial-creator>
    <dc:creator>雅旬 蔡</dc:creator>
    <meta:creation-date>2026-09-09T03:42:00Z</meta:creation-date>
    <dc:date>2026-09-09T03:42:00Z</dc:date>
    <meta:print-date>2026-09-07T09:26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09" meta:character-count="2068" meta:row-count="14" meta:non-whitespace-character-count="1763"/>
  </office:meta>
</office:document-meta>
</file>